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3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P4" style:parent-style-name="內文" style:family="paragraph">
      <style:paragraph-properties fo:line-height="0.3472in"/>
    </style:style>
    <style:style style:name="T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8" style:parent-style-name="內文" style:family="paragraph">
      <style:paragraph-properties fo:line-height="0.3472in" fo:margin-left="0.6875in" fo:text-indent="-0.520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9" style:parent-style-name="內文" style:family="paragraph">
      <style:paragraph-properties fo:line-height="0.3472in" fo:margin-left="0.7868in" fo:text-indent="-0.620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0" style:parent-style-name="內文" style:family="paragraph">
      <style:paragraph-properties fo:line-height="0.3472in" fo:margin-left="0.6875in" fo:text-indent="-0.520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1" style:parent-style-name="內文" style:family="paragraph">
      <style:paragraph-properties fo:line-height="0.3472in" fo:margin-left="0.6875in" fo:text-indent="-0.520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2" style:parent-style-name="內文" style:family="paragraph">
      <style:paragraph-properties fo:line-height="0.3472in" fo:margin-left="0.6875in" fo:text-indent="-0.520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3" style:parent-style-name="內文" style:family="paragraph">
      <style:paragraph-properties fo:line-height="0.3472in"/>
      <style:text-properties style:font-name="Times New Roman" style:font-name-asian="標楷體" fo:font-size="14pt" style:font-size-asian="14pt" style:font-size-complex="14pt"/>
    </style:style>
    <style:style style:name="P14" style:parent-style-name="內文" style:family="paragraph">
      <style:paragraph-properties fo:line-height="0.3472in" fo:margin-left="0.6881in" fo:text-indent="-0.491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5" style:parent-style-name="內文" style:family="paragraph">
      <style:paragraph-properties fo:line-height="0.3472in" fo:margin-left="0.6881in" fo:text-indent="-0.491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6" style:parent-style-name="內文" style:family="paragraph">
      <style:paragraph-properties fo:line-height="0.3472in" fo:margin-left="0.6881in" fo:text-indent="-0.491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7" style:parent-style-name="內文" style:family="paragraph">
      <style:paragraph-properties fo:line-height="0.3472in" fo:margin-left="0.6881in" fo:text-indent="-0.491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8" style:parent-style-name="內文" style:family="paragraph">
      <style:paragraph-properties fo:line-height="0.3472in" fo:margin-left="0.6881in" fo:text-indent="-0.491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9" style:parent-style-name="內文" style:family="paragraph">
      <style:paragraph-properties fo:line-height="0.3472in" fo:margin-left="0.6881in" fo:text-indent="-0.491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20" style:parent-style-name="內文" style:family="paragraph">
      <style:paragraph-properties fo:line-height="0.3472in" fo:margin-left="0.6881in" fo:text-indent="-0.4916in">
        <style:tab-stops/>
      </style:paragraph-properties>
    </style:style>
    <style:style style:name="T2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Times New Roman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115</text:span><text:span text:style-name="T3">年行政中立、公務倫理宣導文稿內容</text:span></text:p>
      <text:p text:style-name="P4"><text:span text:style-name="T5">一、公務人員行政中立登載文字</text:span><text:span text:style-name="T6">5</text:span><text:span text:style-name="T7">則：</text:span></text:p>
      <text:p text:style-name="P8">(一)<text:s/>「不分顏色，不分黨派，行政中立在於心中的那把公正尺。考試院公務人員保障暨培訓委員會提醒您。」</text:p>
      <text:p text:style-name="P9">(二)<text:s/>「公務人員行政中立，國家進步的動力。考試院公務人員保障暨培訓委員會提醒您。」</text:p>
      <text:p text:style-name="P10">(三)<text:s/>「行政中立，全民得益；依法行政，公平公正！考試院公務人員保障暨培訓委員會提醒您。」</text:p>
      <text:p text:style-name="P11">(四)<text:s/>「行政要中立，國家更安定。考試院公務人員保障暨培訓委員會提醒您。」</text:p>
      <text:p text:style-name="P12">(五)<text:s/>「堅守行政中立，全民共享福利。考試院公務人員保障暨培訓委員會提醒您。」</text:p>
      <text:p text:style-name="P13">二、公務倫理與公義社會登載文字7則：</text:p>
      <text:p text:style-name="P14">(一)「公務人員應廉潔自持、利益迴避、依法公正執行公務～考試院公務人員保障暨培訓委員會～」</text:p>
      <text:p text:style-name="P15">(二)「公務人員應恪遵憲法及法律，效忠國家及人民，增進國家利益及人民福祉～考試院公務人員保障暨培訓委員會～」</text:p>
      <text:p text:style-name="P16">(三)「公務人員應與時俱進充實專業職能，提供優質服務～考試院公務人員保障暨培訓委員會～」</text:p>
      <text:p text:style-name="P17">(四)「公務人員應力行團隊合作，提升工作效能，積極回應人民需求～考試院公務人員保障暨培訓委員會～」</text:p>
      <text:p text:style-name="P18">(五)「公務人員應懷抱同理心，尊重多元文化，落實人權保障～考試院公務人員保障暨培訓委員會～」</text:p>
      <text:p text:style-name="P19">(六)「公務人員應關懷弱勢族群，促進族群和諧，維護社會公平正義～考試院公務人員保障暨培訓委員會～」</text:p>
      <text:p text:style-name="P20"><text:span text:style-name="T21">(</text:span><text:span text:style-name="T22">七</text:span><text:span text:style-name="T23">)</text:span><text:span text:style-name="T24">「公務人員應致力提供民眾優質生活環境，縮減貧富差距，營造均富安康的社會～考試院公務人員保障暨培訓委員會～」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81in" fo:margin-left="1.2479in" fo:margin-bottom="1in" fo:margin-right="1.2479in" style:num-format="1" style:writing-mode="lr-tb" style:layout-grid-mode="line" style:layout-grid-lines="1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0293</meta:initial-creator>
    <dc:creator>徐于媞</dc:creator>
    <meta:creation-date>2026-06-11T01:52:00Z</meta:creation-date>
    <dc:date>2026-06-11T01:52:00Z</dc:date>
    <meta:print-date>2025-05-27T10:02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93" meta:character-count="624" meta:row-count="4" meta:non-whitespace-character-count="532"/>
  </office:meta>
</office:document-meta>
</file>